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obbyhimmel"/><text:bookmark-start text:name="__RefHeading___kurse_events_im_hobbyhimmel_stuttgart_1"/><text:bookmark-start text:name="kurse_events_im_hobbyhimmel_stuttgart"/>Kurse &amp; Events im Hobbyhimmel Stuttgart<text:bookmark-end text:name="__RefHeading___kurse_events_im_hobbyhimmel_stuttgart_1"/><text:bookmark-end text:name="kurse_events_im_hobbyhimmel_stuttg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urses:hobbyhimmel</dc:title>
  </office:meta>
</office:document-meta>
</file>