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c13545500bd34973153f6eaf6bf76e2.gif"/>
  <manifest:file-entry manifest:media-type="image/jpeg" manifest:full-path="Pictures/061d9076936b4cee6fb30eff6f095fd0.jpg"/>
  <manifest:file-entry manifest:media-type="image/jpeg" manifest:full-path="Pictures/fdbbe3bbda6336f00b9c04a58653e2da.jpg"/>
  <manifest:file-entry manifest:media-type="image/jpeg" manifest:full-path="Pictures/dea13e8aa4d8c6383a8e1dbd65558fc8.jpg"/>
  <manifest:file-entry manifest:media-type="image/jpeg" manifest:full-path="Pictures/1829db139b61f5258859e08d689819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11666666667cm" svg:height="0.396875cm"><draw:image xlink:href="Pictures/bc13545500bd34973153f6eaf6bf76e2.gif" xlink:type="simple" xlink:show="embed" xlink:actuate="onLoad"/></draw:frame> <text:span text:style-name="Strong_20_Emphasis"><text:bookmark text:name="en:overview"/>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overview_1"/><text:bookmark-start text:name="overview"/>Overview<text:bookmark-end text:name="__RefHeading___overview_1"/><text:bookmark-end text:name="overview"/></text:h>
      <text:p text:style-name="Text_20_body">Welcome to the Open Workshp Handbook prototype
Here's some space for a general introductory text on the project <text:note text:id="ftn0" text:note-class="footnote"><text:note-citation text:label="1)">1)</text:note-citation><text:note-body><text:p text:style-name="Footnote">footnote example</text:p></text:note-body></text:note> and some more details on what we would like to achieve with it.<text:line-break/></text:p>
      <text:p text:style-name="Text_20_body">&lt;note&gt;<text:span text:style-name="Strong_20_Emphasis">ab hier geht der deutsche Text weiter, der Stück für Stück im Editor ersetzt werden kann</text:span>&lt;/note&gt; 
Die grobe Grundstruktur steht, eingeteilt in 12 Namensräume, die dem Ganzen eine grobe Unterteilung geben und Chaos vermeiden sollen. Es sind noch nicht alle Funktionen geklärt, aber es gibt eine englische Version, die über ein Plugin (<text:a xlink:type="simple" xlink:href="https://www.dokuwiki.org/plugin:translation" text:style-name="Internet_20_link" text:visited-style-name="Visited_20_Internet_20_Link">Translation-Plugin - Beispiel für externen link</text:a>) verfügbar gemacht wurde (und später natürlich auch durch viele andere Sprachen erweitert werden kann). Rechts oben auf den Seiten kann man die Sprachen umschalten. </text:p>
      <text:h text:style-name="Heading_20_2" text:outline-level="2"><text:bookmark-start text:name="__RefHeading___dummy-ueberschrift_2"/><text:bookmark-start text:name="dummy-ueberschrift"/>Dummy-Überschrift<text:bookmark-end text:name="__RefHeading___dummy-ueberschrift_2"/><text:bookmark-end text:name="dummy-ueberschrift"/></text:h>
      <text:h text:style-name="Heading_20_3" text:outline-level="3"><text:bookmark-start text:name="__RefHeading___in_kleiner_3"/><text:bookmark-start text:name="in_kleiner"/>In kleiner<text:bookmark-end text:name="__RefHeading___in_kleiner_3"/><text:bookmark-end text:name="in_kleiner"/></text:h>
      <text:h text:style-name="Heading_20_4" text:outline-level="4"><text:bookmark-start text:name="__RefHeading___und_noch_kleiner_4"/><text:bookmark-start text:name="und_noch_kleiner"/>und noch kleiner<text:bookmark-end text:name="__RefHeading___und_noch_kleiner_4"/><text:bookmark-end text:name="und_noch_kleiner"/></text:h>
      <text:h text:style-name="Heading_20_5" text:outline-level="5"><text:bookmark-start text:name="__RefHeading___sehr_klein_5"/><text:bookmark-start text:name="sehr_klein"/>sehr klein<text:bookmark-end text:name="__RefHeading___sehr_klein_5"/><text:bookmark-end text:name="sehr_klein"/></text:h>
      <text:p text:style-name="Text_20_body">Die Medieneinbindung kann so aussehen:</text:p>
      <text:p text:style-name="Text_20_body"><text:a xlink:type="simple" xlink:href="https://owpedia.org/maschinennutzung_aushang_20191029.pdf" text:style-name="Internet_20_link" text:visited-style-name="Visited_20_Internet_20_Link">maschinennutzung_aushang_20191029.pdf</text:a></text:p>
      <text:p text:style-name="Text_20_body">oder so: </text:p>
      <text:p text:style-name="Text_20_body"><text:a xlink:type="simple" xlink:href="https://owpedia.org/maschinennutzung_aushang.20191029.odt" text:style-name="Internet_20_link" text:visited-style-name="Visited_20_Internet_20_Link">maschinennutzung_aushang.20191029.odt</text:a></text:p>
      <text:p text:style-name="Text_20_body">Bilder gibts auch: </text:p>
      <text:p text:style-name="Text_20_body"><draw:frame draw:style-name="medialeft" draw:name="1" text:anchor-type="paragraph" draw:z-index="1" svg:width="10.5833333333cm" svg:height="7.9375cm"><draw:image xlink:href="Pictures/061d9076936b4cee6fb30eff6f095fd0.jpg" xlink:type="simple" xlink:show="embed" xlink:actuate="onLoad"/></draw:frame></text:p>
      <text:p text:style-name="Text_20_body">Als einzelnes Bild in einer bestimmten Größe oder auch nur so als Link: 
<text:a xlink:type="simple" xlink:href="https://owpedia.org/osvac_rohre.jpg" text:style-name="Internet_20_link" text:visited-style-name="Visited_20_Internet_20_Link">osvac_rohre.jpg</text:a></text:p>
      <text:p text:style-name="Text_20_body">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text:p>
      <text:p text:style-name="Text_20_body"><draw:frame draw:style-name="medialeft" draw:name="2" text:anchor-type="paragraph" draw:z-index="2" svg:width="10.5833333333cm" svg:height="7.9375cm"><draw:image xlink:href="Pictures/061d9076936b4cee6fb30eff6f095fd0.jpg" xlink:type="simple" xlink:show="embed" xlink:actuate="onLoad"/></draw:frame>

</text:p>
      <text:h text:style-name="Heading_20_4" text:outline-level="4"><text:bookmark-start text:name="__RefHeading___first_slide_label_6"/><text:bookmark-start text:name="first_slide_label"/>First slide label<text:bookmark-end text:name="__RefHeading___first_slide_label_6"/><text:bookmark-end text:name="first_slide_label"/></text:h>
      <text:p text:style-name="Text_20_body">
Nulla vitae elit libero, a pharetra augue mollis interdum.</text:p>
      <text:p text:style-name="Text_20_body"><draw:frame draw:style-name="medialeft" draw:name="3" text:anchor-type="paragraph" draw:z-index="3" svg:width="10.5833333333cm" svg:height="7.9375cm"><draw:image xlink:href="Pictures/fdbbe3bbda6336f00b9c04a58653e2da.jpg" xlink:type="simple" xlink:show="embed" xlink:actuate="onLoad"/></draw:frame>

</text:p>
      <text:h text:style-name="Heading_20_4" text:outline-level="4"><text:bookmark-start text:name="__RefHeading___first_slide_label_7"/><text:bookmark-start text:name="first_slide_label1"/>First slide label<text:bookmark-end text:name="__RefHeading___first_slide_label_7"/><text:bookmark-end text:name="first_slide_label1"/></text:h>
      <text:p text:style-name="Text_20_body">
Nulla vitae elit libero, a pharetra augue mollis interdum.</text:p>
      <text:p text:style-name="Text_20_body"><draw:frame draw:style-name="medialeft" draw:name="4" text:anchor-type="paragraph" draw:z-index="4" svg:width="10.5833333333cm" svg:height="7.93198784722cm"><draw:image xlink:href="Pictures/dea13e8aa4d8c6383a8e1dbd65558fc8.jpg" xlink:type="simple" xlink:show="embed" xlink:actuate="onLoad"/></draw:frame>

</text:p>
      <text:h text:style-name="Heading_20_4" text:outline-level="4"><text:bookmark-start text:name="__RefHeading___first_slide_label_8"/><text:bookmark-start text:name="first_slide_label2"/>First slide label<text:bookmark-end text:name="__RefHeading___first_slide_label_8"/><text:bookmark-end text:name="first_slide_label2"/></text:h>
      <text:p text:style-name="Text_20_body">
Nulla vitae elit libero, a pharetra augue mollis interdum.</text:p>
      <text:p text:style-name="Text_20_body"><draw:frame draw:style-name="medialeft" draw:name="5" text:anchor-type="paragraph" draw:z-index="5" svg:width="10.5833333333cm" svg:height="7.9375cm"><draw:image xlink:href="Pictures/1829db139b61f5258859e08d68981936.jpg" xlink:type="simple" xlink:show="embed" xlink:actuate="onLoad"/></draw:frame>

</text:p>
      <text:h text:style-name="Heading_20_4" text:outline-level="4"><text:bookmark-start text:name="__RefHeading___first_slide_label_9"/><text:bookmark-start text:name="first_slide_label3"/>First slide label<text:bookmark-end text:name="__RefHeading___first_slide_label_9"/><text:bookmark-end text:name="first_slide_label3"/></text:h>
      <text:p text:style-name="Text_20_body">
Nulla vitae elit libero, a pharetra augue mollis interdum.</text:p>
      <text:p text:style-name="Text_20_body">Geht natürlich auch mit größeren, kleineren Bildern.<text:line-break/>
Die Diskussion kann für jede Seite einzeln aus- und angeschal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overview</dc:title>
  </office:meta>
</office:document-meta>
</file>