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quipment:hobbyhimmel"/><text:bookmark-start text:name="__RefHeading___die_ausstattung_des_hobbyhimmel_1"/><text:bookmark-start text:name="die_ausstattung_des_hobbyhimmel"/>Die Ausstattung des HOBBYHIMMEL<text:bookmark-end text:name="__RefHeading___die_ausstattung_des_hobbyhimmel_1"/><text:bookmark-end text:name="die_ausstattung_des_hobbyhimmel"/></text:h>
      <text:p text:style-name="Text_20_body">des wird ne lange List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quipment:hobbyhimmel</dc:title>
  </office:meta>
</office:document-meta>
</file>