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herzlich_willkommen_im_handbuch_fuer_offene_werkstaetten_1"/><text:bookmark-start text:name="herzlich_willkommen_im_handbuch_fuer_offene_werkstaetten"/>Herzlich willkommen im Handbuch für Offene Werkstätten<text:bookmark-end text:name="__RefHeading___herzlich_willkommen_im_handbuch_fuer_offene_werkstaetten_1"/><text:bookmark-end text:name="herzlich_willkommen_im_handbuch_fuer_offene_werkstaetten"/></text:h>
      <text:p text:style-name="Text_20_body">Hier klicken für die neuesten Änderungen</text:p>
      <text:p text:style-name="Text_20_body"> Wenn du zum ersten Mal hier bist, kannst du dir zunächst einmal das folgende kleine Video anschauen, bzw. mal in der PDF herumstöbern, wie dieses Wiki gestaltet ist und wie man einfach Beiträge erstellen oder ergänzen kann… 
Unter der Rubrik <text:a xlink:type="simple" xlink:href="https://owpedia.org/overview" text:style-name="Internet_20_link" text:visited-style-name="Visited_20_Internet_20_Link">Ein erster Überblick</text:a> kannst du dich über das Projekt informieren</text:p>
      <text:p text:style-name="Text_20_body">Zunächst benötigst du eine Registrierung (rechts oben auf der Seite), um überhaupt Beiträge erstellen zu können. Das Lesen des Wiki ist selbstverständlich ohne Zugang möglich.</text:p>
      <text:p text:style-name="Text_20_body">Eine vollständige Dokumentation der Syntax („wie kann ich Beiträge formatieren“) findest du hier: <text:a xlink:type="simple" xlink:href="https://www.dokuwiki.org/wiki:syntax" text:style-name="Internet_20_link" text:visited-style-name="Visited_20_Internet_20_Link">DokuWiki-Syntax</text:a>. Dies ist die allgemeine Übersichtsseite für Dokuwiki. </text:p>
      <text:p text:style-name="Text_20_body">Eine kleine Übersicht mit den wichtigsten Elementen für OWpedia gibt es unter <text:a xlink:type="simple" xlink:href="https://owpedia.org/howtowiki" text:style-name="Internet_20_link" text:visited-style-name="Visited_20_Internet_20_Link">How to Wiki</text:a>. Durch diese Übersicht können erste Beiträge realisiert werden oder am Wiki mitgearbeitet werden. 
 </text:p>
      <text:p text:style-name="Text_20_body"> […] </text:p>
      <text:h text:style-name="Heading_20_5" text:outline-level="5"><text:bookmark-start text:name="__RefHeading___wir_freuen_uns_ueber_mitgestalter_innen_2"/><text:bookmark-start text:name="wir_freuen_uns_ueber_mitgestalter_innen"/>Wir freuen uns über Mitgestalter*innen<text:bookmark-end text:name="__RefHeading___wir_freuen_uns_ueber_mitgestalter_innen_2"/><text:bookmark-end text:name="wir_freuen_uns_ueber_mitgestalter_innen"/></text:h>
      <text:p text:style-name="Text_20_body">
<text:span text:style-name="Emphasis">
<text:span text:style-name="Strong_20_Emphasis">Wie das geht:</text:span> info(at)owpedia.org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