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ageformats:start"/><text:bookmark-start text:name="__RefHeading___nutzungsformate_1"/><text:bookmark-start text:name="nutzungsformate"/>Nutzungsformate<text:bookmark-end text:name="__RefHeading___nutzungsformate_1"/><text:bookmark-end text:name="nutzungsformate"/></text:h>
      <text:p text:style-name="Text_20_body">openecolab</text:p>
      <text:p text:style-name="Text_20_body">FabLab</text:p>
      <text:p text:style-name="Text_20_body">Stammtische</text:p>
      <text:p text:style-name="Text_20_body">natürlich auch <text:a xlink:type="simple" xlink:href="https://owpedia.org/courses" text:style-name="Internet_20_link" text:visited-style-name="Visited_20_Internet_20_Link">Kurse und Ev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ageformats:start</dc:title>
  </office:meta>
</office:document-meta>
</file>