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4f29e8aa1c0059c6402541e7c685e02.png"/>
  <manifest:file-entry manifest:media-type="image/gif" manifest:full-path="Pictures/da937b209704411d4043e1103f96226b.gif"/>
  <manifest:file-entry manifest:media-type="image/gif" manifest:full-path="Pictures/bbcef4c819789785b89eb8056a8f9f86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7cm" svg:height="3.38666666667cm"><draw:image xlink:href="Pictures/24f29e8aa1c0059c6402541e7c685e02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owpedia.org/wiki/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owpedia.org/wiki/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0.396875cm" svg:height="0.396875cm"><draw:image xlink:href="Pictures/da937b209704411d4043e1103f96226b.gif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0.396875cm" svg:height="0.396875cm"><draw:image xlink:href="Pictures/da937b209704411d4043e1103f96226b.gif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0.396875cm" svg:height="0.396875cm"><draw:image xlink:href="Pictures/da937b209704411d4043e1103f96226b.gif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0.396875cm" svg:height="0.396875cm"><draw:image xlink:href="Pictures/da937b209704411d4043e1103f96226b.gif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0.396875cm" svg:height="0.396875cm"><draw:image xlink:href="Pictures/da937b209704411d4043e1103f96226b.gif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(c)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Footnote">Please do not contact me for help and support --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0.396875cm" svg:height="0.396875cm"><draw:image xlink:href="Pictures/bbcef4c819789785b89eb8056a8f9f86.gif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dokuwiki</dc:title>
  </office:meta>
</office:document-meta>
</file>